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TimesNewRomanPS-BoldMT" svg:font-family="TimesNewRomanPS-BoldMT"/>
    <style:font-face style:name="TimesNewRomanPSMT" svg:font-family="TimesNewRomanPSMT" style:font-family-generic="roman"/>
    <style:font-face style:name="TimesNewRomanPS-ItalicMT" svg:font-family="TimesNewRomanPS-ItalicMT" style:font-family-generic="script"/>
    <style:font-face style:name="Arial2" svg:font-family="Arial" style:font-family-generic="swiss"/>
    <style:font-face style:name="OpenSymbol" svg:font-family="OpenSymbol, 'Arial Unicode MS'" style:font-pitch="variable"/>
    <style:font-face style:name="SimSun" svg:font-family="SimSun, 宋体" style:font-pitch="variable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Calibri1" svg:font-family="Calibri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Footer">
      <style:paragraph-properties fo:text-align="end" style:justify-single-word="false"/>
    </style:style>
    <style:style style:name="P2" style:family="paragraph" style:parent-style-name="Standard_20__28_user_29_">
      <style:paragraph-properties fo:line-height="150%" fo:text-align="start" style:justify-single-word="false" style:text-autospace="none" style:writing-mode="lr-tb"/>
      <style:text-properties officeooo:paragraph-rsid="0046a2b0"/>
    </style:style>
    <style:style style:name="P3" style:family="paragraph" style:parent-style-name="Heading_20_1">
      <style:paragraph-properties fo:line-height="150%"/>
      <style:text-properties style:font-name="Calibri" officeooo:paragraph-rsid="004364a2"/>
    </style:style>
    <style:style style:name="T1" style:family="text">
      <style:text-properties fo:color="#000000" style:text-line-through-style="solid" style:text-line-through-type="single" style:font-name="Calibri" fo:font-size="12pt" fo:background-color="#ffffff" loext:char-shading-value="0" style:font-name-asian="TimesNewRomanPSMT" style:font-size-asian="12pt" style:font-name-complex="Cambria" style:font-size-complex="12pt"/>
    </style:style>
    <style:style style:name="T2" style:family="text">
      <style:text-properties fo:color="#000000" fo:font-size="12pt" fo:font-weight="normal" fo:background-color="#ffffff" loext:char-shading-value="0" style:font-name-asian="TimesNewRomanPS-BoldMT" style:font-size-asian="12pt" style:font-weight-asian="normal" style:font-name-complex="Cambria" style:font-size-complex="12pt" style:font-weight-complex="normal"/>
    </style:style>
    <style:style style:name="T3" style:family="text">
      <style:text-properties fo:color="#000000" fo:font-size="12pt" fo:font-weight="normal" fo:background-color="#ffffff" loext:char-shading-value="0" style:font-name-asian="TimesNewRomanPSMT" style:font-size-asian="12pt" style:font-weight-asian="normal" style:font-name-complex="Cambria" style:font-size-complex="12pt" style:font-weight-complex="normal"/>
    </style:style>
    <style:style style:name="T4" style:family="text">
      <style:text-properties fo:color="#000000" fo:font-size="12pt" fo:font-weight="bold" officeooo:rsid="0038879f" fo:background-color="#ffffff" loext:char-shading-value="0" style:font-name-asian="TimesNewRomanPSMT" style:font-size-asian="12pt" style:font-weight-asian="bold" style:font-name-complex="Cambria" style:font-size-complex="12pt" style:font-weight-complex="bold"/>
    </style:style>
    <style:style style:name="T5" style:family="text">
      <style:text-properties fo:color="#000000" style:font-name="Calibri" fo:font-size="12pt" fo:background-color="#ffffff" loext:char-shading-value="0" style:font-name-asian="TimesNewRomanPSMT" style:font-size-asian="12pt" style:font-name-complex="Cambria" style:font-size-complex="12pt"/>
    </style:style>
    <style:style style:name="T6" style:family="text">
      <style:text-properties fo:color="#000000" style:font-name="Calibri" fo:font-size="12pt" officeooo:rsid="001a07ae" fo:background-color="#ffffff" loext:char-shading-value="0" style:font-name-asian="TimesNewRomanPSMT" style:font-size-asian="12pt" style:font-name-complex="Cambria" style:font-size-complex="12pt"/>
    </style:style>
    <style:style style:name="T7" style:family="text">
      <style:text-properties fo:color="#000000" style:font-name="Calibri" fo:font-size="12pt" officeooo:rsid="001bfa51" fo:background-color="#ffffff" loext:char-shading-value="0" style:font-name-asian="TimesNewRomanPSMT" style:font-size-asian="12pt" style:font-name-complex="Cambria" style:font-size-complex="12pt"/>
    </style:style>
    <style:style style:name="T8" style:family="text">
      <style:text-properties fo:color="#000000" style:font-name="Calibri" fo:font-size="12pt" fo:background-color="#ffffff" loext:char-shading-value="0" style:font-name-asian="TimesNewRomanPSMT" style:font-size-asian="12pt" style:font-name-complex="Cambria" style:font-size-complex="12pt" text:display="true"/>
    </style:style>
    <style:style style:name="T9" style:family="text">
      <style:text-properties fo:color="#000000" style:font-name="Calibri" fo:font-size="12pt" officeooo:rsid="00390da0" fo:background-color="#ffffff" loext:char-shading-value="0" style:font-name-asian="TimesNewRomanPSMT" style:font-size-asian="12pt" style:font-name-complex="Cambria" style:font-size-complex="12pt"/>
    </style:style>
    <style:style style:name="T10" style:family="text">
      <style:text-properties fo:color="#000000" style:font-name="Calibri" fo:font-size="12pt" officeooo:rsid="001d045e" fo:background-color="#ffffff" loext:char-shading-value="0" style:font-name-asian="TimesNewRomanPSMT" style:font-size-asian="12pt" style:font-name-complex="Cambria" style:font-size-complex="12pt"/>
    </style:style>
    <style:style style:name="T11" style:family="text">
      <style:text-properties fo:color="#000000" style:font-name="Calibri" fo:font-size="12pt" officeooo:rsid="002c915d" fo:background-color="#ffffff" loext:char-shading-value="0" style:font-name-asian="TimesNewRomanPSMT" style:font-size-asian="12pt" style:font-name-complex="Cambria" style:font-size-complex="12pt"/>
    </style:style>
    <style:style style:name="T12" style:family="text">
      <style:text-properties fo:color="#000000" style:font-name="Calibri" fo:font-size="12pt" officeooo:rsid="00155033" fo:background-color="#ffffff" loext:char-shading-value="0" style:font-name-asian="TimesNewRomanPSMT" style:font-size-asian="12pt" style:font-name-complex="Cambria" style:font-size-complex="12pt"/>
    </style:style>
    <style:style style:name="T13" style:family="text">
      <style:text-properties fo:color="#000000" style:font-name="Calibri" fo:font-size="12pt" officeooo:rsid="00418a69" fo:background-color="#ffffff" loext:char-shading-value="0" style:font-name-asian="TimesNewRomanPSMT" style:font-size-asian="12pt" style:font-name-complex="Cambria" style:font-size-complex="12pt"/>
    </style:style>
    <style:style style:name="T14" style:family="text">
      <style:text-properties fo:color="#000000" style:font-name="Calibri" fo:font-size="12pt" officeooo:rsid="004364a2" fo:background-color="#ffffff" loext:char-shading-value="0" style:font-name-asian="TimesNewRomanPSMT" style:font-size-asian="12pt" style:font-name-complex="Cambria" style:font-size-complex="12pt"/>
    </style:style>
    <style:style style:name="T15" style:family="text">
      <style:text-properties fo:color="#000000" style:font-name="Calibri" fo:font-size="12pt" officeooo:rsid="004597ab" fo:background-color="#ffffff" loext:char-shading-value="0" style:font-name-asian="TimesNewRomanPSMT" style:font-size-asian="12pt" style:font-name-complex="Cambria" style:font-size-complex="12pt"/>
    </style:style>
    <style:style style:name="T16" style:family="text">
      <style:text-properties fo:color="#000000" style:font-name="Calibri" fo:font-size="12pt" officeooo:rsid="004597ab" fo:background-color="#ffffff" loext:char-shading-value="0" style:font-name-asian="TimesNewRomanPSMT" style:font-size-asian="12pt" style:font-name-complex="Cambria" style:font-size-complex="12pt"/>
    </style:style>
    <style:style style:name="T17" style:family="text">
      <style:text-properties fo:color="#000000" style:font-name="Calibri" fo:font-size="12pt" officeooo:rsid="00155033" fo:background-color="#ffffff" loext:char-shading-value="0" style:font-name-asian="TimesNewRomanPSMT" style:font-size-asian="12pt" style:font-name-complex="Calibri1" style:font-size-complex="12pt"/>
    </style:style>
    <style:style style:name="T18" style:family="text">
      <style:text-properties fo:color="#000000" style:font-name="Calibri" fo:font-size="12pt" officeooo:rsid="001c9a83" fo:background-color="#ffffff" loext:char-shading-value="0" style:font-name-asian="TimesNewRomanPSMT" style:font-size-asian="12pt" style:font-name-complex="Calibri1" style:font-size-complex="12pt"/>
    </style:style>
    <style:style style:name="T19" style:family="text">
      <style:text-properties fo:color="#000000" style:font-name="Calibri" fo:font-size="12pt" fo:background-color="#ffffff" loext:char-shading-value="0" style:font-size-asian="12pt" style:font-name-complex="Cambria" style:font-size-complex="12pt"/>
    </style:style>
    <style:style style:name="T20" style:family="text">
      <style:text-properties fo:color="#000000" style:font-name="Calibri" fo:font-size="12pt" fo:background-color="#ffffff" loext:char-shading-value="0" style:font-name-asian="TimesNewRomanPS-BoldMT" style:font-size-asian="12pt" style:font-name-complex="Cambria" style:font-size-complex="12pt"/>
    </style:style>
    <style:style style:name="T21" style:family="text">
      <style:text-properties fo:color="#000000" style:font-name="Calibri" fo:font-size="12pt" officeooo:rsid="001bfa51" fo:background-color="#ffffff" loext:char-shading-value="0" style:font-name-asian="OpenSymbol" style:font-size-asian="12pt" style:font-name-complex="Cambria" style:font-size-complex="12pt"/>
    </style:style>
    <style:style style:name="T22" style:family="text">
      <style:text-properties fo:color="#000000" style:font-name="Calibri" fo:font-size="12pt" fo:background-color="#ffffff" loext:char-shading-value="0" style:font-name-asian="Cambria" style:font-size-asian="12pt" style:font-name-complex="Cambria" style:font-size-complex="12pt"/>
    </style:style>
    <style:style style:name="T23" style:family="text">
      <style:text-properties fo:color="#000000" style:font-name="Calibri" fo:font-size="12pt" officeooo:rsid="00155033" fo:background-color="#ffffff" loext:char-shading-value="0" style:font-name-asian="Times New Roman1" style:font-size-asian="12pt" style:language-asian="pl" style:country-asian="PL" style:font-name-complex="Calibri1" style:font-size-complex="12pt"/>
    </style:style>
    <style:style style:name="T24" style:family="text">
      <style:text-properties fo:color="#000000" style:font-name="Calibri" fo:font-size="12pt" fo:font-weight="normal" fo:background-color="#ffffff" loext:char-shading-value="0" style:font-name-asian="TimesNewRomanPS-BoldMT" style:font-size-asian="12pt" style:font-weight-asian="normal" style:font-name-complex="Cambria" style:font-size-complex="12pt" style:font-weight-complex="normal"/>
    </style:style>
    <style:style style:name="T25" style:family="text">
      <style:text-properties fo:color="#000000" style:font-name="Calibri" fo:font-size="12pt" fo:font-weight="normal" officeooo:rsid="001e5b1c" fo:background-color="#ffffff" loext:char-shading-value="0" style:font-name-asian="TimesNewRomanPS-BoldMT" style:font-size-asian="12pt" style:font-weight-asian="normal" style:font-name-complex="Cambria" style:font-size-complex="12pt" style:font-weight-complex="normal"/>
    </style:style>
    <style:style style:name="T26" style:family="text">
      <style:text-properties fo:color="#000000" style:font-name="Calibri" fo:font-size="12pt" fo:font-weight="normal" officeooo:rsid="00272ba7" fo:background-color="#ffffff" loext:char-shading-value="0" style:font-name-asian="TimesNewRomanPS-BoldMT" style:font-size-asian="12pt" style:font-weight-asian="normal" style:font-name-complex="Cambria" style:font-size-complex="12pt" style:font-weight-complex="normal"/>
    </style:style>
    <style:style style:name="T27" style:family="text">
      <style:text-properties fo:color="#000000" style:font-name="Calibri" fo:font-size="12pt" fo:font-weight="normal" officeooo:rsid="00326f5b" fo:background-color="#ffffff" loext:char-shading-value="0" style:font-name-asian="TimesNewRomanPS-BoldMT" style:font-size-asian="12pt" style:font-weight-asian="normal" style:font-name-complex="Cambria" style:font-size-complex="12pt" style:font-weight-complex="normal"/>
    </style:style>
    <style:style style:name="T28" style:family="text">
      <style:text-properties fo:color="#000000" style:font-name="Calibri" fo:font-size="12pt" fo:font-weight="normal" officeooo:rsid="0046a2b0" fo:background-color="#ffffff" loext:char-shading-value="0" style:font-name-asian="TimesNewRomanPS-BoldMT" style:font-size-asian="12pt" style:font-weight-asian="normal" style:font-name-complex="Cambria" style:font-size-complex="12pt" style:font-weight-complex="normal"/>
    </style:style>
    <style:style style:name="T29" style:family="text">
      <style:text-properties fo:color="#000000" style:font-name="Calibri" fo:font-size="12pt" fo:font-weight="normal" officeooo:rsid="00501c54" fo:background-color="#ffffff" loext:char-shading-value="0" style:font-name-asian="TimesNewRomanPS-BoldMT" style:font-size-asian="12pt" style:font-weight-asian="normal" style:font-name-complex="Cambria" style:font-size-complex="12pt" style:font-weight-complex="normal"/>
    </style:style>
    <style:style style:name="T30" style:family="text">
      <style:text-properties fo:color="#000000" style:font-name="Calibri" fo:font-size="12pt" fo:font-weight="normal" officeooo:rsid="0051c078" fo:background-color="#ffffff" loext:char-shading-value="0" style:font-name-asian="TimesNewRomanPS-BoldMT" style:font-size-asian="12pt" style:font-weight-asian="normal" style:font-name-complex="Cambria" style:font-size-complex="12pt" style:font-weight-complex="normal"/>
    </style:style>
    <style:style style:name="T31" style:family="text">
      <style:text-properties fo:color="#000000" style:font-name="Calibri" fo:font-size="12pt" fo:font-weight="normal" fo:background-color="#ffffff" loext:char-shading-value="0" style:font-name-asian="TimesNewRomanPSMT" style:font-size-asian="12pt" style:font-weight-asian="normal" style:font-name-complex="Cambria" style:font-size-complex="12pt" style:font-weight-complex="normal"/>
    </style:style>
    <style:style style:name="T32" style:family="text">
      <style:text-properties fo:color="#000000" style:font-name="Calibri" fo:font-size="12pt" fo:font-weight="normal" officeooo:rsid="002c915d" fo:background-color="#ffffff" loext:char-shading-value="0" style:font-name-asian="TimesNewRomanPSMT" style:font-size-asian="12pt" style:font-weight-asian="normal" style:font-name-complex="Cambria" style:font-size-complex="12pt" style:font-weight-complex="normal"/>
    </style:style>
    <style:style style:name="T33" style:family="text">
      <style:text-properties fo:color="#000000" style:font-name="Calibri" fo:font-size="12pt" fo:font-weight="normal" officeooo:rsid="002d7a4c" fo:background-color="#ffffff" loext:char-shading-value="0" style:font-name-asian="TimesNewRomanPSMT" style:font-size-asian="12pt" style:font-weight-asian="normal" style:font-name-complex="Cambria" style:font-size-complex="12pt" style:font-weight-complex="normal"/>
    </style:style>
    <style:style style:name="T34" style:family="text">
      <style:text-properties fo:color="#000000" style:font-name="Calibri" fo:font-size="12pt" fo:font-weight="bold" fo:background-color="#ffffff" loext:char-shading-value="0" style:font-name-asian="TimesNewRomanPS-BoldMT" style:font-size-asian="12pt" style:font-weight-asian="bold" style:font-name-complex="Cambria" style:font-size-complex="12pt" style:font-weight-complex="bold"/>
    </style:style>
    <style:style style:name="T35" style:family="text">
      <style:text-properties fo:color="#000000" style:font-name="Calibri" fo:font-size="12pt" fo:font-weight="bold" officeooo:rsid="003a9af0" fo:background-color="#ffffff" loext:char-shading-value="0" style:font-name-asian="TimesNewRomanPS-BoldMT" style:font-size-asian="12pt" style:font-weight-asian="bold" style:font-name-complex="Cambria" style:font-size-complex="12pt" style:font-weight-complex="bold"/>
    </style:style>
    <style:style style:name="T36" style:family="text">
      <style:text-properties fo:color="#000000" style:font-name="Calibri" fo:font-size="12pt" fo:font-weight="bold" officeooo:rsid="00326f5b" fo:background-color="#ffffff" loext:char-shading-value="0" style:font-name-asian="TimesNewRomanPS-BoldMT" style:font-size-asian="12pt" style:font-weight-asian="bold" style:font-name-complex="Cambria" style:font-size-complex="12pt" style:font-weight-complex="bold"/>
    </style:style>
    <style:style style:name="T37" style:family="text">
      <style:text-properties fo:color="#000000" style:font-name="Calibri" fo:font-size="12pt" fo:font-weight="bold" fo:background-color="#ffffff" loext:char-shading-value="0" style:font-name-asian="TimesNewRomanPSMT" style:font-size-asian="12pt" style:font-weight-asian="bold" style:font-name-complex="Cambria" style:font-size-complex="12pt" style:font-weight-complex="bold"/>
    </style:style>
    <style:style style:name="T38" style:family="text">
      <style:text-properties fo:color="#000000" style:font-name="Calibri" fo:font-size="12pt" fo:font-weight="bold" officeooo:rsid="00390da0" fo:background-color="#ffffff" loext:char-shading-value="0" style:font-name-asian="TimesNewRomanPSMT" style:font-size-asian="12pt" style:font-weight-asian="bold" style:font-name-complex="Cambria" style:font-size-complex="12pt" style:font-weight-complex="bold"/>
    </style:style>
    <style:style style:name="T39" style:family="text">
      <style:text-properties fo:color="#000000" style:font-name="Calibri" fo:font-size="12pt" fo:font-weight="bold" officeooo:rsid="0046a2b0" fo:background-color="#ffffff" loext:char-shading-value="0" style:font-name-asian="TimesNewRomanPSMT" style:font-size-asian="12pt" style:font-weight-asian="bold" style:font-name-complex="Cambria" style:font-size-complex="12pt" style:font-weight-complex="bold"/>
    </style:style>
    <style:style style:name="T40" style:family="text">
      <style:text-properties fo:color="#000000" style:font-name="Calibri" fo:font-size="12pt" fo:font-style="italic" fo:background-color="#ffffff" loext:char-shading-value="0" style:font-name-asian="TimesNewRomanPS-ItalicMT" style:font-size-asian="12pt" style:font-style-asian="italic" style:font-name-complex="Cambria" style:font-size-complex="12pt" style:font-style-complex="italic"/>
    </style:style>
    <style:style style:name="T41" style:family="text">
      <style:text-properties fo:color="#000000" style:font-name="Calibri" fo:font-size="12pt" style:font-name-asian="TimesNewRomanPSMT" style:font-size-asian="12pt" style:font-name-complex="Cambria" style:font-size-complex="12pt"/>
    </style:style>
    <style:style style:name="T42" style:family="text">
      <style:text-properties fo:color="#000000" style:font-name="Calibri" fo:font-size="12pt" fo:language="en" fo:country="US" fo:background-color="#ffffff" loext:char-shading-value="0" style:font-name-asian="TimesNewRomanPSMT" style:font-size-asian="12pt" style:font-name-complex="Cambria" style:font-size-complex="12pt"/>
    </style:style>
    <style:style style:name="T43" style:family="text">
      <style:text-properties fo:color="#000000" style:font-name="Calibri" fo:font-size="12pt" fo:language="en" fo:country="US" fo:background-color="#ffffff" loext:char-shading-value="0" style:font-name-asian="Times New Roman" style:font-size-asian="12pt" style:font-name-complex="Cambria" style:font-size-complex="12pt"/>
    </style:style>
    <style:style style:name="T44" style:family="text">
      <style:text-properties fo:color="#000000" style:font-name="Calibri" fo:font-size="12pt" fo:language="en" fo:country="US" officeooo:rsid="003a9af0" fo:background-color="#ffffff" loext:char-shading-value="0" style:font-name-asian="Times New Roman" style:font-size-asian="12pt" style:font-name-complex="Cambria" style:font-size-complex="12pt"/>
    </style:style>
    <style:style style:name="T45" style:family="text">
      <style:text-properties fo:color="#000000" style:font-name="Calibri" fo:font-size="12pt" fo:language="en" fo:country="US" fo:font-weight="bold" officeooo:rsid="003a9af0" fo:background-color="#ffffff" loext:char-shading-value="0" style:font-name-asian="Times New Roman" style:font-size-asian="12pt" style:font-weight-asian="bold" style:font-name-complex="Cambria" style:font-size-complex="12pt" style:font-weight-complex="bold"/>
    </style:style>
    <style:style style:name="T46" style:family="text">
      <style:text-properties fo:color="#000000" style:font-name="Calibri" fo:font-size="12pt" fo:font-style="normal" fo:font-weight="bold" fo:background-color="#ffffff" loext:char-shading-value="0" style:font-name-asian="TimesNewRomanPS-BoldMT" style:font-size-asian="12pt" style:font-style-asian="normal" style:font-weight-asian="bold" style:font-name-complex="Cambria" style:font-size-complex="12pt" style:font-style-complex="normal" style:font-weight-complex="bold"/>
    </style:style>
    <style:style style:name="T47" style:family="text">
      <style:text-properties fo:color="#000000" style:font-name="Calibri" fo:font-size="12pt" fo:font-style="normal" fo:background-color="#ffffff" loext:char-shading-value="0" style:font-name-asian="TimesNewRomanPS-ItalicMT" style:font-size-asian="12pt" style:font-style-asian="normal" style:font-name-complex="Cambria" style:font-size-complex="12pt" style:font-style-complex="normal"/>
    </style:style>
    <style:style style:name="T48" style:family="text">
      <style:text-properties fo:color="#000000" style:font-name="Calibri" fo:font-size="12pt" fo:font-style="normal" fo:font-weight="normal" fo:background-color="#ffffff" loext:char-shading-value="0" style:font-name-asian="TimesNewRomanPS-BoldMT" style:font-size-asian="12pt" style:font-style-asian="normal" style:font-weight-asian="normal" style:font-name-complex="Cambria" style:font-size-complex="12pt" style:font-style-complex="normal" style:font-weight-complex="normal"/>
    </style:style>
    <style:style style:name="T49" style:family="text">
      <style:text-properties fo:color="#000000" style:font-name="Calibri" fo:font-size="12pt" fo:background-color="#ffff00" loext:char-shading-value="0" style:font-name-asian="TimesNewRomanPSMT" style:font-size-asian="12pt" style:font-name-complex="Cambria" style:font-size-complex="12pt"/>
    </style:style>
    <style:style style:name="T50" style:family="text">
      <style:text-properties fo:color="#000000" style:font-name="Calibri" fo:font-size="12pt" officeooo:rsid="00418a69" fo:background-color="#ffff00" loext:char-shading-value="0" style:font-name-asian="TimesNewRomanPSMT" style:font-size-asian="12pt" style:font-name-complex="Cambria" style:font-size-complex="12pt"/>
    </style:style>
    <style:style style:name="T51" style:family="text">
      <style:text-properties fo:color="#000000" style:font-name="Calibri" fo:font-size="12pt" officeooo:rsid="004597ab" fo:background-color="#ffff00" loext:char-shading-value="0" style:font-name-asian="TimesNewRomanPSMT" style:font-size-asian="12pt" style:font-name-complex="Cambria" style:font-size-complex="12pt"/>
    </style:style>
    <style:style style:name="T52" style:family="text">
      <style:text-properties fo:font-size="12pt" style:font-size-asian="12pt" style:font-size-complex="12pt"/>
    </style:style>
    <style:style style:name="T53" style:family="text">
      <style:text-properties fo:font-size="12pt" officeooo:rsid="0036bc4a" style:font-size-asian="12pt" style:font-size-complex="12pt"/>
    </style:style>
    <style:style style:name="T54" style:family="text">
      <style:text-properties fo:font-size="12pt" officeooo:rsid="004ad661" style:font-size-asian="12pt" style:font-size-complex="12pt"/>
    </style:style>
    <style:style style:name="T55" style:family="text">
      <style:text-properties fo:font-size="12pt" officeooo:rsid="004ceb7e" style:font-size-asian="12pt" style:font-size-complex="12pt"/>
    </style:style>
    <style:style style:name="T56" style:family="text">
      <style:text-properties fo:font-size="12pt" fo:font-weight="normal" officeooo:rsid="0038879f" style:font-size-asian="12pt" style:font-weight-asian="normal" style:font-size-complex="12pt" style:font-weight-complex="normal"/>
    </style:style>
    <style:style style:name="T57" style:family="text">
      <style:text-properties fo:font-size="12pt" fo:font-weight="normal" fo:background-color="#ffffff" loext:char-shading-value="0" style:font-size-asian="12pt" style:font-weight-asian="normal" style:font-size-complex="12pt" style:font-weight-complex="normal"/>
    </style:style>
    <style:style style:name="T58" style:family="text">
      <style:text-properties fo:font-size="12pt" fo:font-weight="normal" officeooo:rsid="00443a6d" fo:background-color="#ffffff" loext:char-shading-value="0" style:font-size-asian="12pt" style:font-weight-asian="normal" style:font-size-complex="12pt" style:font-weight-complex="normal"/>
    </style:style>
    <style:style style:name="T59" style:family="text">
      <style:text-properties fo:font-size="12pt" fo:font-weight="normal" officeooo:rsid="003585a7" fo:background-color="#ffffff" loext:char-shading-value="0" style:font-size-asian="12pt" style:font-weight-asian="normal" style:font-size-complex="12pt" style:font-weight-complex="normal"/>
    </style:style>
    <style:style style:name="T60" style:family="text">
      <style:text-properties fo:font-size="12pt" fo:font-weight="normal" officeooo:rsid="00183e51" fo:background-color="#ffffff" loext:char-shading-value="0" style:font-size-asian="12pt" style:font-weight-asian="normal" style:font-size-complex="12pt" style:font-weight-complex="normal"/>
    </style:style>
    <style:style style:name="T61" style:family="text">
      <style:text-properties fo:font-size="12pt" fo:font-weight="bold" officeooo:rsid="0038879f" style:font-size-asian="12pt" style:font-weight-asian="bold" style:font-size-complex="12pt" style:font-weight-complex="bold"/>
    </style:style>
    <style:style style:name="T62" style:family="text">
      <style:text-properties fo:font-size="12pt" fo:background-color="#ffff00" loext:char-shading-value="0" style:font-size-asian="12pt" style:font-size-complex="12pt"/>
    </style:style>
    <style:style style:name="T63" style:family="text">
      <style:text-properties style:font-name="Calibri"/>
    </style:style>
    <style:style style:name="T64" style:family="text">
      <style:text-properties style:font-name="Calibri" fo:font-size="12pt" style:font-size-asian="12pt" style:font-size-complex="12pt"/>
    </style:style>
    <style:style style:name="T65" style:family="text">
      <style:text-properties fo:font-variant="normal" fo:text-transform="none" fo:color="#000000" style:font-name="Calibri" fo:font-size="12pt" fo:letter-spacing="normal" fo:font-style="normal" fo:font-weight="normal" fo:background-color="#ffffff" loext:char-shading-value="0" style:font-name-asian="TimesNewRomanPSMT" style:font-size-asian="12pt" style:font-name-complex="Cambria" style:font-size-complex="12pt"/>
    </style:style>
    <style:style style:name="T66" style:family="text">
      <style:text-properties fo:font-variant="normal" fo:text-transform="none" fo:color="#000000" style:font-name="Calibri" fo:font-size="12pt" fo:letter-spacing="normal" fo:font-style="normal" fo:font-weight="normal" fo:background-color="#ffff00" loext:char-shading-value="0" style:font-name-asian="TimesNewRomanPSMT" style:font-size-asian="12pt" style:font-name-complex="Cambria" style:font-size-complex="12pt"/>
    </style:style>
    <style:style style:name="T67" style:family="text">
      <style:text-properties fo:font-variant="normal" fo:text-transform="none" fo:color="#000000" style:font-name="Calibri" fo:font-size="12pt" fo:letter-spacing="normal" fo:font-style="normal" fo:font-weight="bold" fo:background-color="#ffffff" loext:char-shading-value="0" style:font-name-asian="TimesNewRomanPS-BoldMT" style:font-size-asian="12pt" style:font-weight-asian="bold" style:font-name-complex="Cambria" style:font-size-complex="12pt" style:font-weight-complex="bold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3" text:outline-level="1"><text:span text:style-name="T57">Załącznik Nr 1<text:line-break/>do Zarządzenia Nr </text:span><text:span text:style-name="T58">11</text:span><text:span text:style-name="T57">/202</text:span><text:span text:style-name="T58">6</text:span><text:span text:style-name="T59"> </text:span><text:span text:style-name="T57">z dnia </text:span><text:span text:style-name="T58">24</text:span><text:span text:style-name="T57">.0</text:span><text:span text:style-name="T58">6</text:span><text:span text:style-name="T57">.202</text:span><text:span text:style-name="T58">6</text:span><text:span text:style-name="T57">r.<text:line-break/>Dyrektora M</text:span><text:span text:style-name="T60">iejskiego </text:span><text:span text:style-name="T57">D</text:span><text:span text:style-name="T60">omu </text:span><text:span text:style-name="T57">K</text:span><text:span text:style-name="T60">ultury</text:span><text:span text:style-name="T57"> w Zduńskiej Woli</text:span><text:span text:style-name="T62"><text:line-break/></text:span><text:span text:style-name="T52"><text:line-break/></text:span><text:span text:style-name="T53">Regulamin </text:span><text:span text:style-name="T55">u</text:span><text:span text:style-name="T53">czestnictwa w zajęciach organizowanych przez Miejski </text:span><text:span text:style-name="T54">D</text:span><text:span text:style-name="T53">om </text:span><text:span text:style-name="T54">K</text:span><text:span text:style-name="T53">ultury w Zduńskiej Woli<text:line-break/><text:line-break/></text:span><text:span text:style-name="T61">I. Podstawowe pojęcia w regulaminie.</text:span><text:span text:style-name="T56"><text:line-break/></text:span><text:span text:style-name="T2">MDK – Miejski Dom Kultury w Zduńskiej Woli.<text:line-break/>Uczestnik </text:span><text:span text:style-name="T3">- osoba pełnoletnia / małoletnia, za którą regulamin podpisuje rodzic, bądź prawny<text:line-break/>opiekun, która podpisała niniejszy regulamin i zapisała się na wybrane zajęcia przez Profil<text:line-break/>Użytkownika w Strefie Zajęć.<text:line-break/></text:span><text:span text:style-name="T2">Instruktor </text:span><text:span text:style-name="T3">- uprawniona osoba prowadząca zajęcia, będąca odpowiedzialna za zajęcia, z którą<text:line-break/>Miejski Dom Kultury w Zduńskiej Woli podpisał stosowną umowę.<text:line-break/></text:span><text:span text:style-name="T2">Pracownik </text:span><text:span text:style-name="T3">- pracownik działu merytorycznego Miejskiego Domu Kultury w Zduńskiej Woli,<text:line-break/>sprawujący bezpośredni nadzór merytoryczny nad funkcjonowaniem zajęć w Miejskim Domu<text:line-break/>Kultury.<text:line-break/></text:span><text:span text:style-name="T2">Zajęcia –</text:span><text:span text:style-name="T3"> wszelkie formy aktywności twórczej (zajęcia, warsztaty, gry i zabawy, zajęcia<text:line-break/>aktywizujące, wykłady, spotkania, próby zespołów artystycznych), prowadzone przez<text:line-break/>instruktora dla określonej grupy dzieci, młodzieży i dorosłych.<text:line-break/></text:span><text:span text:style-name="T2">Strefa Zajęć </text:span><text:span text:style-name="T3">- internetowy portal umożliwiający, po zarejestrowaniu się uczestnika, wybór<text:line-break/>i zapisanie się na zajęcia.<text:line-break/></text:span><text:span text:style-name="T2">Profil Uczestnika </text:span><text:span text:style-name="T3">- indywidualne konto w Strefie Zajęć udostępnione po procesie rejestracji,<text:line-break/>które zakłada się tylko raz. Z poziomu profilu Uczestnika można zapisywać się na zajęcia.<text:line-break/><text:line-break/></text:span><text:span text:style-name="T4">II. Warunki uczestnictwa w zajęciach.</text:span></text:h>
      <text:p text:style-name="P2"><text:span text:style-name="T5">1. Organizatorem zajęć <text:s/>jest Miejski Dom Kultury z siedzibą w Zduńskiej Woli,<text:line-break/></text:span><text:span text:style-name="T14">P</text:span><text:span text:style-name="T5">l</text:span><text:span text:style-name="T6">ac</text:span><text:span text:style-name="T5"> Wolności 26, </text:span><text:span text:style-name="T19">NIP: 829-10-54-305 </text:span><text:span text:style-name="T5"><text:s/>REGON: 000789275.<text:line-break/>2. Wszystkie zapisy na zajęcia prowadzone są zdalnie z wykorzystaniem internetu, przez<text:line-break/></text:span><text:span text:style-name="T24">Strefę Zajęć</text:span><text:span text:style-name="T34"> </text:span><text:span text:style-name="T20">na stronie internetowej </text:span><text:a xlink:type="simple" xlink:href="http://www.strefazajec.pl/" text:style-name="Internet_20_link" text:visited-style-name="Visited_20_Internet_20_Link"><text:span text:style-name="Internet_20_link"><text:span text:style-name="T5">www.strefazajec.pl</text:span></text:span></text:a><text:span text:style-name="T5"> i wymagają założenia Profilu<text:line-break/>Uczestnika.<text:line-break/></text:span><text:soft-page-break/><text:span text:style-name="T5">3. Gwarancją uczestnictwa w zajęciach jest uiszczenie opłaty niezwłocznie po dokonaniu<text:line-break/>zapisu na wybrane zajęcia.<text:line-break/>4. Nowi uczestnicy zajęć przyjmowani są według kolejności zgłoszeń w Strefie Zajęć, do<text:line-break/>wyczerpania wolnych miejsc. Możliwość zapisania się na zajęcia w pierwszej kolejności mają<text:line-break/>uczestnicy, którzy chcą kontynuować naukę i nie zalegają z płatnościami.<text:line-break/>5. Osoby przyjęte na zajęcia (lub ich opiekunowie) mają obowiązek wypełnienia „Karty<text:line-break/>zgłoszeniowej uczestnika/uczestniczki na zajęcia edukacyjno-artystyczne”, stanowiącej<text:line-break/>Załącznik nr 1 do Regulaminu, dostępnej na stronie </text:span><text:a xlink:type="simple" xlink:href="http://www.mdk-zdunskawola.pl/" text:style-name="Internet_20_link" text:visited-style-name="Visited_20_Internet_20_Link"><text:span text:style-name="Internet_20_link"><text:span text:style-name="T5">www.mdk-zdunskawola.pl</text:span></text:span></text:a><text:span text:style-name="T5">, albo na profilu<text:line-break/>uczestnika w Strefie Zajęć, albo w sekretariacie MDK i filii MDK, nie później niż w terminie<text:line-break/>7 dni od chwili rozpoczęcia <text:s/>się zajęć, a następnie dostarczenia jej do sekretariatu MDK lub filii<text:line-break/>MDK. Dotyczy również uczestników kontynuujących zajęcia.<text:line-break/>6. Warunkiem uczestnictwa w zajęciach, dla uczestników z lat ubiegłych, jest uregulowanie<text:line-break/>ewentualnych zaległości względem MDK z poprzedniego sezonu.<text:line-break/>7. Zajęcia odbywają się w lokalizacjach wyznaczonych przez MDK, w godzinach od 9:00 do<text:line-break/>21:00 od poniedziałku do soboty.<text:line-break/>8. Czas trwania oraz terminy zajęć ustala Dyrektor MDK w porozumieniu z Instruktorem.<text:line-break/>9. Instruktor ma prawo, w porozumieniu z Dyrektorem Miejskiego Domu Kultury w Zduńskiej<text:line-break/>Woli, usunąć uczestnika zajęć w przypadku:<text:line-break/></text:span><text:span text:style-name="T21">a) </text:span><text:span text:style-name="T5">braku opłaty za zajęcia po upływie wyznaczonego terminu płatności,<text:line-break/></text:span><text:span text:style-name="T21">b) </text:span><text:span text:style-name="T5">nagannego zachowania utrudniającego prowadzenie zajęć,<text:line-break/></text:span><text:span text:style-name="T21">c) </text:span><text:span text:style-name="T5">absencji</text:span><text:span text:style-name="Odwołanie_20_do_20_komentarza1"><text:span text:style-name="T5"> uczestnika</text:span></text:span><text:span text:style-name="T5">, w wyniku której odwoływane są próby, premiery, koncerty or</text:span><text:span text:style-name="T7">az</text:span><text:span text:style-name="T22"> </text:span><text:span text:style-name="T5">inne<text:line-break/>wydarzenia,</text:span><text:span text:style-name="T1"><text:line-break/></text:span><text:span text:style-name="T21">d) </text:span><text:span text:style-name="T5">rażącego naruszenia regulaminu zajęć,<text:line-break/></text:span><text:span text:style-name="T21">e) </text:span><text:span text:style-name="T5">stanu zdrowia uczestnika, który w ocenie instruktora zagraża innym uczestnikom lub<text:line-break/>Instruktorowi.<text:line-break/>10. Powstanie grupy zajęciowej jest możliwe, tylko po zapisaniu się określonego – decyzją<text:line-break/>Dyrektora MDK w porozumieniu z Instruktorem - minimum Uczestników, którzy dokonają<text:line-break/>wpłaty pełnej kwoty za pierwszy miesiąc zajęć w wyznaczonym przez MDK terminie.<text:line-break/>11. Zmniejszenie liczby Uczestników zajęć poniżej ustalonego minimum może skutkować<text:line-break/>rozwiązaniem grupy zajęciowej. O zamiarze rozwiązania grupy, Uczestnicy poinformowani<text:line-break/>zostaną z miesięcznym wyprzedzeniem.<text:line-break/>12. Terminy i liczba wszystkich zajęć w danym sezonie kulturalnym (wrzesień-czerwiec) są<text:line-break/></text:span><text:soft-page-break/><text:span text:style-name="T5">znane i wyszczególnione w harmonogramie poszczególnych zajęć dostępnym w Strefie Zajęć.<text:line-break/>13. Uczestnik </text:span><text:span text:style-name="T31">jest zobowiązany</text:span><text:span text:style-name="T5"> do poinformowania o ewentualnej rezygnacji z zajęć<text:line-break/>najpóźniej do ostatniego dnia miesiąca poprzedzającego miesiąc, w którym Uczestnik<text:line-break/>rezygnuje z zajęć, wysyłając informację na adres: </text:span><text:a xlink:type="simple" xlink:href="mailto:zajecia@mdk-zdunskawola.pl" text:style-name="Internet_20_link" text:visited-style-name="Visited_20_Internet_20_Link"><text:span text:style-name="Internet_20_link"><text:span text:style-name="T64">zajecia@mdk-zdunskawola.pl</text:span></text:span></text:a><text:span text:style-name="Internet_20_link"><text:span text:style-name="T5">.<text:line-break/></text:span></text:span><text:span text:style-name="T5">14. Uczestnicy, którzy nie poinformują o zamiarze rezygnacji z zajęć pisemnie bądź mailowo,<text:line-break/>traktowani będą jako zapisani na zajęcia i zobowiązani będą do wnoszenia opłat za zajęcia.<text:line-break/>15. Rezygnacja z zajęć nie zwalnia Uczestnika od obowiązku uregulowania zaległych opłat.<text:line-break/>16. Uczestnik nie może odstąpić udziału w opłaconych zajęciach osobom trzecim.<text:line-break/>17. O obecności rodzica bądź opiekuna prawnego towarzyszącego dziecku podczas zajęć<text:line-break/>decydują Instruktorzy prowadzący zajęcia.<text:line-break/>18. W przypadku długotrwałej (powyżej 1 miesiąca) choroby Uczestnika, zgłoszonej na piśmie<text:line-break/>lub mailowo na adres </text:span><text:a xlink:type="simple" xlink:href="mailto:zajecia@mdk-zdunskawola.pl" text:style-name="Internet_20_link" text:visited-style-name="Visited_20_Internet_20_Link"><text:span text:style-name="Internet_20_link"><text:span text:style-name="T5">zajecia@mdk-zdunskawola.pl</text:span></text:span></text:a><text:span text:style-name="T5">, dokonuje się na jego wniosek</text:span><text:span text:style-name="Odwołanie_20_do_20_komentarza"><text:span text:style-name="T8"> </text:span></text:span><text:span text:style-name="T5">zwrotu<text:line-break/>uiszczonych opłat za zajęcia za czas absencji uczestnika lub przenosi się opłatę na kolejny<text:line-break/>okres ( nie później niż do zakończenia sezonu kulturalnego).<text:line-break/>19. Zapisanie na zajęcia zobowiązuje do stosowania się do wytycznych Instruktora oraz brania<text:line-break/>systematycznego, sumiennego udziału w zajęciach, występach, koncertach, wyjazdach i innych<text:line-break/>wydarzeniach, organizowanych przez MDK.<text:line-break/>20. Rodzice lub Opiekunowie są zobowiązani do punktualnego przyprowadzania/odbierania<text:line-break/>dziecka (małoletniego) do/z sali zajęciowej. MDK nie ponosi odpowiedzialności za<text:line-break/>bezpieczeństwo dzieci (małoletnich) pozostawionych bez opieki po zakończeniu planowanych<text:line-break/>zajęć. Pozostawienie dziecka (małoletniego) bez opieki po zakończeniu zajęć będzie<text:line-break/>traktowane jako rażące naruszenie regulaminu, które może skutkować usunięciem dziecka<text:line-break/>z zajęć.<text:line-break/>21. Odpowiedzialność za małoletniego uczestnika zajęć instruktor ponosi tylko w czasie<text:line-break/>trwania zajęć.<text:line-break/>22. Oświadczenie o odbiorze dziecka (małoletniego) lub zgoda na samodzielny powrót<text:line-break/>dziecka (małoletniego) do domu stanowi Załącznik nr 2 do niniejszego regulaminu.<text:line-break/>23. Dokumentem potwierdzającym obecność Uczestnika na zajęciach jest elektroniczny<text:line-break/>dziennik zajęć <text:s/>prowadzony w panelu instruktora na Stefie Zajęć przez osobę prowadzącą<text:line-break/>zajęcia.<text:line-break/><text:line-break/></text:span><text:span text:style-name="T38">III. Odwoływanie i odpracowywanie zajęć.<text:line-break/></text:span><text:soft-page-break/><text:span text:style-name="T5">1. Zajęcia mogą zostać odwołane w przypadku</text:span><text:span text:style-name="T40">:<text:line-break/></text:span><text:span text:style-name="T21">a) </text:span><text:span text:style-name="T5">choroby/usprawiedliwionej nieobecności Instruktora,<text:line-break/></text:span><text:span text:style-name="T21">b) </text:span><text:span text:style-name="T5">gdy na terenie MDK odbywa się wydarzenie uniemożliwiające przeprowadzenie zajęć,<text:line-break/></text:span><text:span text:style-name="T7">c) </text:span><text:span text:style-name="T5">braku dostępu do pomieszczenia, w którym odbywają się zajęcia, z innych przyczyn<text:line-break/>zewnętrznych;<text:line-break/></text:span><text:span text:style-name="T7">d) </text:span><text:span text:style-name="T5">decyzji władz państwowych lub samorządowych;<text:line-break/></text:span><text:span text:style-name="T21">e) </text:span><text:span text:style-name="T5">zaistnienia przypadków tzw. siły wyższej.<text:line-break/>2. MDK może wyznaczyć inny czas, termin i miejsce odbywania się zajęć, o czym uczestnicy<text:line-break/>zostaną powiadomieni za pomocą informacji w „Strefie zajęć” oraz, o ile jest to możliwe,<text:line-break/>indywidualnie za pomocą poczty elektronicznej lub wiadomości SMS.<text:line-break/>3. MDK zastrzega sobie prawo do zorganizowania zastępstwa, w przypadku nieobecności<text:line-break/>Instruktora prowadzącego zajęcia.<text:line-break/></text:span><text:span text:style-name="T16">4. Udział instruktorów w wydarzeniach organizowanych przez MDK jest traktowany jako realizacja dodatkowych obowiązków służbowych i rozliczany w formie dodatkowych godzin. Udział w tych wydarzeniach nie stanowi podstawy do odwoływania planowych zajęć z uczestnikami.</text:span><text:span text:style-name="T5"><text:line-break/></text:span><text:span text:style-name="T38">IV. Zasady korzystania z sal zajęciowych.</text:span><text:span text:style-name="T9"><text:line-break/></text:span><text:span text:style-name="T5">1. Korzystanie z wyposażenia sal zajęciowych odbywa się zgodnie z ich przeznaczeniem.<text:line-break/>2. Na sali zajęciowej uczestnik może przebywać wyłącznie podczas obecności Instruktora lub<text:line-break/>upoważnionego pracownika MDK.<text:line-break/>3. O ewentualnych uszkodzeniach sprzętu lub elementów wyposażenia sali, w której odbywają<text:line-break/>się zajęcia należy niezwłocznie poinformować Instruktora.<text:line-break/>4. Uczestnicy zajęć ponoszą odpowiedzialność za szkody wyrządzone w mieniu Miejskiego<text:line-break/>Domu Kultury. W przypadku osób małoletnich odpowiedzialność za szkody</text:span><text:span text:style-name="T41"> </text:span><text:span text:style-name="T5">ponoszą<text:line-break/>rodzice/prawni opiekunowie tej osoby.<text:line-break/>5. Uczestnikom nie wolno opuszczać sali, w której odbywają się zajęcia bez wiedzy i zgody<text:line-break/>Instruktora.<text:line-break/>6. MDK nie ponosi odpowiedzialności za rzeczy pozostawione na korytarzu, w salach,<text:line-break/>garderobie i szatni MDK. Cenne rzeczy, które Uczestnicy posiadają na zajęciach, powinny być<text:line-break/>deponowane u Instruktora.<text:line-break/>7. Podczas zajęć obowiązuje bezwzględny zakaz żucia gumy i używania telefonów<text:line-break/>komórkowych, palenia wyrobów tytoniowych, picia alkoholu i używania środków<text:line-break/>odurzających.<text:line-break/></text:span><text:soft-page-break/><text:span text:style-name="T5">8. W przypadku nieuzasadnionego uruchomienia instalacji przeciwpożarowej, kosztami<text:line-break/>związanymi z ww. zdarzeniem zostanie obciążony sprawca. Za osoby małoletnie <text:line-break/>odpowiedzialność ponoszą rodzice/prawni opiekunowie tej osoby.<text:line-break/><text:line-break/></text:span><text:span text:style-name="T38">V. Płatność za zajęcia.</text:span><text:span text:style-name="T9"><text:line-break/></text:span><text:span text:style-name="T5">1. Wniesienie opłaty za uczestnictwo w zajęciach jest jednoznaczne z akceptacją niniejszego<text:line-break/>Regulaminu.<text:line-break/>2. Opłaty za zajęcia dokonywane są do 5-go dnia każdego miesiąca w którym będą odbywać<text:line-break/>się zajęcia, czyli tzw. miesiąc rozliczeniowy.<text:line-break/>3. Miesięczna opłata za zajęcia jest zryczałtowana. Ilość zajęć w miesiącu nie ma wpływu na<text:line-break/>wysokość opłaty za zajęcia.<text:line-break/>4. Osoby z nieuregulowaną płatnością nie będą mogły uczestniczyć w zajęciach.<text:line-break/>5. Uczestnik zajęć nie ma prawa samodzielnego zmniejszania opłaty za zajęcia.<text:line-break/>6. Opłata za zajęcia obejmuje miejsce i udział w grupie zajęciowej oraz niezbędne materiały,<text:line-break/>narzędzia i wyposażenie pracowni. Warunkiem uczestnictwa w niektórych zajęciach może być<text:line-break/>zapewnienie przez uczestnika własnych materiałów.<text:line-break/>7. W przypadku choroby Instruktora powyżej jednego miesiąca, bez możliwości odpracowania zajęć<text:line-break/>bądź zastępstwa, Uczestnikowi przysługuje prawo do zwrotu miesięcznej, zryczałtowanej opłaty lub<text:line-break/>przeniesienia jej na kolejny okres/miesiąc rozliczeniowy<text:line-break/>(nie później niż do końca sezonu kulturalnego).<text:line-break/>8. Instruktorzy nie mają prawa pobierania od Uczestników opłat za udział w zajęciach - chyba, że<text:line-break/>stanowią odrębny podmiot prawny wynajmujący Salę od MDK lub podpisana jest z nimi umowa<text:line-break/>zwalniająca MDK z pobierania opłat, o czym Uczestnicy zostaną poinformowani.<text:line-break/>9. Powstanie zaległości w opłatach za 2 pełne okresy rozliczeniowe (miesiące zajęć) skutkuje<text:line-break/>usunięciem Uczestnika z zajęć. Usunięcie z zajęć nie zwalnia Uczestnika z obowiązku uregulowania<text:line-break/>zaległych opłat.<text:line-break/>10. W przypadku szczególnie trudnej sytuacji materialnej, rodzin wielodzietnych i dzieci<text:line-break/>(małoletnich) z domu dziecka, istnieje możliwość zwolnienia Uczestnika z opłat za zajęcia, bądź<text:line-break/>przyznania zniżki w opłatach. Rodzic/opiekun prawny winien złożyć stosowne pismo<text:line-break/>w sekretariacie MDK lub przesłać je drogą elektroniczną na adres mailowy:<text:line-break/>zajęcia@mdk-zdunskawola.pl.<text:line-break/>11. Decyzję o przyznaniu zwolnienia z opłat, bądź o przyznaniu zniżki za zajęcia podejmuje Dyrektor<text:line-break/></text:span><text:soft-page-break/><text:span text:style-name="T5">MDK na wniosek Uczestnika.<text:line-break/>12. Istnieje możliwość jednorazowej opłaty rocznej za zajęcia, sumując ryczałt miesięczny<text:line-break/>i czas ich planowania.<text:line-break/>13. W przypadku kiedy Uczestnik dokonał jednorazowej opłaty rocznej, a z przyczyn leżących po<text:line-break/>stronie uczestnika lub Instruktora, zajęcia te nie odbywają się, na jego wniosek dokonuje się<text:line-break/>proporcjonalnego zwrotu opłaty, w przeliczeniu na ryczałt miesięczny.<text:line-break/>14. Opłaty za zajęcia Uczestnik dokonuje poprzez serwis DotPay, korzystając z platformy<text:line-break/>strefazajec.pl. W szczególnych przypadkach wpłat dokonywać można bezpośrednio na konto MDK<text:line-break/></text:span><text:span text:style-name="T13">nr</text:span><text:span text:style-name="T50"> </text:span><text:span text:style-name="T66">41 9279 0007 0071 1384 2000 0060</text:span><text:span text:style-name="T49"> </text:span><text:span text:style-name="T5">(wydłuża to termin wygenerowania potwierdzenia w Strefie Zajęć). W przypadku pobierania faktury za zajęcia, wpłaty należy dokonywać bezpośrednio na konto bankowe MDK w Zduńskiej Woli </text:span><text:span text:style-name="T13">nr </text:span><text:span text:style-name="T66">41 9279 0007 0071 1384 2000 0060</text:span><text:span text:style-name="T65">.</text:span><text:span text:style-name="T5"><text:line-break/>15. Miejski Dom Kultury przystąpił do Programu dla rodzin wielodzietnych “Miejska Karta Rodziny”<text:line-break/>oraz “Zduńskowolska Karta Seniora”. Z tego tytułu Uczestnicy zajęć mogą skorzystać z ustalonych<text:line-break/>programem zniżek. Posiadacz Karty uprawniony jest do zniżki opłaty o 40% za udział w zajęciach<text:line-break/>edukacyjno–artystycznych organizowanych przez Miejski Dom Kultury<text:line-break/>w Zduńskiej Woli. Zniżka</text:span><text:span text:style-name="T42">, </text:span><text:span text:style-name="T5">uwzględniona będzie wyłącznie po wpisaniu numeru oraz daty ważności<text:line-break/>karty na stronie www.strefazajęć.pl, w momencie zapisywania dziecka na zajęcia.<text:line-break/>16. Reklamacje dotyczące opłat za zajęcia można zgłaszać na adres mailowy:<text:line-break/></text:span><text:a xlink:type="simple" xlink:href="mailto:zajecia@mdk-zdunskawola.pl" text:style-name="Internet_20_link" text:visited-style-name="Visited_20_Internet_20_Link"><text:span text:style-name="Internet_20_link"><text:span text:style-name="T19">zajecia@mdk-zdunskawola.pl</text:span></text:span></text:a><text:span text:style-name="T5"> lub pod numerem telefonu: </text:span><text:span text:style-name="T10">605 503 703. </text:span><text:span text:style-name="T5">Reklamacje zostaną<text:line-break/>rozpatrzone w terminie 14 dni.<text:line-break/>17. Każda płatność musi zawierać następujące </text:span><text:span text:style-name="T20">i</text:span><text:span text:style-name="T5">nformacje: </text:span><text:span text:style-name="T24">Imię i Nazwisko Uczestnika, miesiąc, za który wnoszona jest płatność i nazwę Zajęć</text:span><text:span text:style-name="T31">.</text:span><text:span text:style-name="T5"> Niepełny opis może być przyczyną złego zaksięgowania<text:line-break/>wpłaty.<text:line-break/>18. Wysokość opłat za zajęcia określana jest według szablonów płatności, które umieszczone są<text:line-break/>przy każdym rodzaju zajęć na Strefie Zajęć.<text:line-break/></text:span><text:span text:style-name="T32">19. Dyrektor lub upoważniony przez niego pracownik w uzasadnionych przypadkach może zmienić<text:line-break/>wysokość opłaty miesięcznej w szablon</text:span><text:span text:style-name="T33">ach</text:span><text:span text:style-name="T32"> płatności.<text:line-break/></text:span><text:span text:style-name="T11">20</text:span><text:span text:style-name="T5">. </text:span><text:span text:style-name="T43">Pracownicy Miejskiego Domu Kultury oraz ich małżonkowie i dzieci zwolnieni są z opłat za<text:line-break/>uczestnictwo w zajęciach artystycznych, edukacyjnych i innych formach działalności instytucji.<text:line-break/><text:line-break/></text:span><text:span text:style-name="T45">VI. Pozostałe postanowienia.</text:span><text:span text:style-name="T44"><text:line-break/></text:span><text:span text:style-name="T5">1. Wszystkich uczestników zajęć obowiązuje bezwzględne stosowanie się do przepisów PPOŻ<text:line-break/></text:span><text:soft-page-break/><text:span text:style-name="T5">i BHP.<text:line-break/>2. Decyzje w sprawach nieujętych w niniejszym Regulaminie podejmuje Dyrektor Miejskiego Domu<text:line-break/>Kultury.<text:line-break/>3. Informacje o Miejskim Domu Kultury znajdziecie Państwo na stronie:<text:line-break/> </text:span><text:a xlink:type="simple" xlink:href="http://www.mdk-zdunskawola.pl/" text:style-name="Internet_20_link" text:visited-style-name="Visited_20_Internet_20_Link"><text:span text:style-name="Internet_20_link"><text:span text:style-name="T5">www.mdk-zdunskawola.pl</text:span></text:span></text:a><text:span text:style-name="T5">.<text:line-break/>4. Podpisując regulamin Uczestnik/Opiekun/Rodzic oświadcza, że nie ma żadnych zdrowotnych<text:line-break/>przeciwwskazań do aktywności Uczestnika na zajęciach. O wszystkich kłopotach zdrowotnych,<text:line-break/>które mogłyby być przeciwwskazaniem do prowadzonej podczas zajęć aktywności, należy<text:line-break/>bezzwłocznie poinformować Instruktora. Instruktor może z przyczyn zdrowotnych nie pozwolić na<text:line-break/>kontynuowanie uczestnictwa w zajęciach.<text:line-break/>5. Miejski Dom Kultury zastrzega sobie prawo do wykorzystania i przetwarzania danych osobowych,<text:line-break/>zdjęć i nagrań filmowych w celach informacyjnych i promocyjnych, związanych<text:line-break/>z działalnością MDK, zgodnie z ustawą o ochronie danych osobowych z dnia 29 sierpnia 1997r. Oraz<text:line-break/>zgodnie z ustawą o prawie autorskim i prawach pokrewnych z dnia 4 lutego 1994 r.<text:line-break/>6. Miejski Dom Kultury w szczególnych przypadkach ( z wyłączeniem spraw dotyczących opłat za<text:line-break/>zajęcia) zastrzega sobie prawo do usunięcia Uczestnika z listy zajęć dostarczając uczestnikowi pismo<text:line-break/>zawiadamiające wraz z uzasadnieniem.<text:line-break/>7. </text:span><text:span text:style-name="T12">W Miejskim Domu Kultury obowiązują Standardy Ochrony Małoletnich oraz procedury<text:line-break/>Niebieskiej Karty zgodnie </text:span><text:span text:style-name="T23">z </text:span><text:span text:style-name="T17">Ustaw</text:span><text:span text:style-name="T18">ą</text:span><text:span text:style-name="T17"> z dnia 29 lipca 2005 r. o przeciwdziałaniu przemocy domowej<text:line-break/>(Dz.U. z 2021 r. poz. 1249 oraz z 2023 r. poz. 289 oraz 535) oraz Rozporządzenia Rady Ministrów z<text:line-break/>dnia 13 września 2011 r. w sprawie procedury „Niebieskie Karty”.<text:line-break/><text:line-break/></text:span><text:span text:style-name="T24">Każdy Uczestnik zobowiązany jest przestrzegać postanowień niniejszego regulaminu oraz innych<text:line-break/>przepisów porządkowych obowiązujących w miejscach, w których prowadzone są zajęcia,<text:line-break/>organizowane przez MDK oraz stosować się do poleceń wydawanych przez Instruktorów lub<text:line-break/>Pracowników. Nieprzestrzeganie powyższych przepisów skutkować będzie skreśleniem z listy<text:line-break/>Uczestników zajęć.<text:line-break/><text:line-break/></text:span><text:span text:style-name="T35">VII Ochrona danych osobowych</text:span><text:span text:style-name="T24"><text:line-break/></text:span><text:span text:style-name="T19">Administratorem danych osobowych jest Miejski Dom Kultury w Zduńskiej Woli,<text:line-break/>98-220 Zduńska Wola, Pl. Wolności 26 zwany dalej MDK.<text:line-break/>Kontakt do Inspektora Ochrony Danych MDK jest pod adresem: </text:span><text:a xlink:type="simple" xlink:href="mailto:iod@mdk-zdunskawola.pl" text:style-name="Internet_20_link" text:visited-style-name="Visited_20_Internet_20_Link"><text:span text:style-name="Internet_20_link"><text:span text:style-name="T19">iod@mdk-zdunskawola.pl</text:span></text:span></text:a><text:span text:style-name="T19">.<text:line-break/></text:span><text:soft-page-break/><text:span text:style-name="T19">Dane osobowe uczestników zajęć/rodziców/opiekunów prawnych przetwarzane będą zgodnie z<text:line-break/>Rozporządzeniem Parlamentu Europejskiego i Rady (UE) 2016/679 z dnia 27 kwietnia 2016 roku w<text:line-break/>sprawie ochrony osób fizycznych w związku z przetwarzaniem danych osobowych i w sprawie<text:line-break/>swobodnego przepływu takich danych oraz uchylenia dyrektywy 95/46 (ogólne rozporządzenie o<text:line-break/>ochronie 5 danych – RODO), art. 6 ust 1. Lit b) w celu udziału w powyższych zajęciach (w tym<text:line-break/>rozliczaniu zajęć).<text:line-break/>Osoby których dane są przetwarzane mają prawo dostępu do treści swoich danych oraz ich<text:line-break/>poprawiania (sprostowania), usunięcia lub ograniczenia przetwarzania, prawo do wniesienia<text:line-break/>sprzeciwu wobec przetwarzania, prawo do przenoszenia danych, prawo wniesienia skargi do<text:line-break/>organu nadzorczego. Przetwarzane dane osobowe nie podlegają zautomatyzowanym decyzjom ani<text:line-break/>nie są profilowane.<text:line-break/>Dane osobowe będą przekazywane w celu obsługi w systemie zarządzania zajęciami oraz zapisami<text:line-break/>strefyzajęć.pl firmie biletyna.pl Sp. z o.o. z siedzibą w Blizne Jasińskiego (05-082) przy ulicy<text:line-break/>Kościuszki 23; NIP:5222868457, Regon 141172460, KRS 0000437095.<text:line-break/></text:span><text:span text:style-name="T5">Podanie MDK danych osobowych jest dobrowolne lecz niezbędne do realizacji umowy dotyczącej<text:line-break/>udziału w zajęciach i warsztatach.<text:line-break/><text:line-break/></text:span><text:span text:style-name="T37">Uwaga </text:span><text:span text:style-name="T39">zmiana nr konta bankowego.</text:span><text:span text:style-name="T5"><text:line-break/></text:span><text:span text:style-name="T24">W szczególnych wypadkach wpłat można dokonywać na konto</text:span><text:span text:style-name="T34"><text:line-break/></text:span><text:span text:style-name="T67">41 9279 0007 0071 1384 2000 0060</text:span><text:span text:style-name="T19"><text:line-break/>Ludowy Bank Spółdzielczy z siedzibą w Zduńskiej Woli<text:line-break/></text:span><text:span text:style-name="T24">Miejski Dom Kultury<text:line-break/></text:span><text:span text:style-name="T25">plac </text:span><text:span text:style-name="T24">Wolności 26<text:line-break/>98-220 Zduńska Wola</text:span><text:span text:style-name="T34"><text:line-break/></text:span><text:span text:style-name="T48">Opis</text:span><text:span text:style-name="T46">: </text:span><text:span text:style-name="T47">Imię i nazwisko Uczestnika, nazwa zajęć, okres za który wnoszona jest wpłata.<text:line-break/></text:span><text:span text:style-name="T24">Pomoc techniczna przy zapisywaniu się na Zajęcia i przy obsłudze Strefy Zajęć<text:line-break/></text:span><text:a xlink:type="simple" xlink:href="mailto:zajecia@mdk-zdunskawola.pl" text:style-name="Internet_20_link" text:visited-style-name="Visited_20_Internet_20_Link"><text:span text:style-name="Internet_20_link"><text:span text:style-name="T63">zajecia@mdk-zdunskawola.pl</text:span></text:span></text:a><text:span text:style-name="Internet_20_link"><text:span text:style-name="T24"><text:line-break/></text:span></text:span><text:span text:style-name="T24">Dominika Malinowska </text:span><text:span text:style-name="T29">tel:</text:span><text:span text:style-name="T24"> 605 503 703 - Ratusz<text:line-break/></text:span><text:span text:style-name="T26">Karolina Piątek</text:span><text:span text:style-name="T24"> </text:span><text:span text:style-name="T29">tel: </text:span><text:span text:style-name="T24">43 823 31 90 – filia MDK w Karsznicach<text:line-break/></text:span><text:span text:style-name="T34"><text:line-break/></text:span><text:span text:style-name="T27">Zał. nr 1</text:span><text:span text:style-name="T36"> -</text:span><text:span text:style-name="T27"> Karta zgłoszeniowa uczestnika/ uczestniczki na zajęcia edukacyjno – artystyczne.<text:line-break/>Zał. nr 2 – Oświadczenie o odbieraniu dziecka z zajęć organizowanych w Miejskim Domu Kultury w<text:line-break/></text:span><text:soft-page-break/><text:span text:style-name="T27">Zduńskiej Woli.<text:line-break/>Zał. nr 3 – Zestawienie opłat za zajęcia w Miejskim Domu Kultury oraz w Filii MDK </text:span><text:span text:style-name="T30">os.</text:span><text:span text:style-name="T27"> Karsznic</text:span><text:span text:style-name="T30">e</text:span><text:span text:style-name="T27"> w<text:line-break/>roku edukacyjno – artystycznym 202</text:span><text:span text:style-name="T28">6</text:span><text:span text:style-name="T27">/202</text:span><text:span text:style-name="T28">7</text:span><text:span text:style-name="T27">.<text:line-break/>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TimesNewRomanPS-BoldMT" svg:font-family="TimesNewRomanPS-BoldMT"/>
    <style:font-face style:name="TimesNewRomanPSMT" svg:font-family="TimesNewRomanPSMT" style:font-family-generic="roman"/>
    <style:font-face style:name="TimesNewRomanPS-ItalicMT" svg:font-family="TimesNewRomanPS-ItalicMT" style:font-family-generic="script"/>
    <style:font-face style:name="Arial2" svg:font-family="Arial" style:font-family-generic="swiss"/>
    <style:font-face style:name="OpenSymbol" svg:font-family="OpenSymbol, 'Arial Unicode MS'" style:font-pitch="variable"/>
    <style:font-face style:name="SimSun" svg:font-family="SimSun, 宋体" style:font-pitch="variable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Arial" svg:font-family="Arial" style:font-family-generic="system" style:font-pitch="variable"/>
    <style:font-face style:name="Calibri1" svg:font-family="Calibri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pl" fo:country="PL" style:letter-kerning="true" style:font-name-asian="NSimSun" style:font-size-asian="10.5pt" style:language-asian="zh" style:country-asian="CN" style:font-name-complex="Ari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pl" fo:country="PL" style:letter-kerning="true" style:font-name-asian="NSimSun" style:font-size-asian="10.5pt" style:language-asian="zh" style:country-asian="CN" style:font-name-complex="Ari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Arial2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2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2" style:font-family-complex="Arial" style:font-family-generic-complex="swiss" style:language-complex="zxx" style:country-complex="none"/>
    </style:style>
    <style:style style:name="Standard_20__28_user_29_" style:display-name="Standard (user)" style:family="paragraph">
      <style:paragraph-properties fo:orphans="0" fo:widows="0" fo:hyphenation-ladder-count="no-limit" style:vertical-align="baseline" style:writing-mode="lr-tb"/>
      <style:text-properties style:use-window-font-color="true" style:font-name="Times New Roman" fo:font-family="'Times New Roman'" style:font-family-generic="roman" style:font-pitch="variable" fo:font-size="12pt" fo:language="pl" fo:country="PL" style:letter-kerning="true" style:font-name-asian="SimSun" style:font-family-asian="SimSun, 宋体" style:font-pitch-asian="variable" style:font-size-asian="12pt" style:language-asian="zh" style:country-asian="CN" style:font-name-complex="Arial1" style:font-family-complex="Arial" style:font-family-generic-complex="swiss" style:font-pitch-complex="variable" style:font-size-complex="12pt" style:language-complex="hi" style:country-complex="IN" fo:hyphenate="false" fo:hyphenation-remain-char-count="2" fo:hyphenation-push-char-count="2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loext:contextual-spacing="false"/>
      <style:text-properties fo:font-size="130%" fo:font-weight="bold" style:font-size-asian="130%" style:font-weight-asian="bold" style:font-size-complex="130%" style:font-weight-complex="bold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complex="zxx" style:country-complex="none"/>
    </style:style>
    <style:style style:name="Odwołanie_20_do_20_komentarza1" style:display-name="Odwołanie do komentarza1" style:family="text">
      <style:text-properties fo:font-size="8pt" style:font-size-asian="8pt" style:font-size-complex="8pt"/>
    </style:style>
    <style:style style:name="Odwołanie_20_do_20_komentarza" style:display-name="Odwołanie do komentarza" style:family="text">
      <style:text-properties fo:font-size="8pt" style:font-size-asian="8pt" style:font-size-complex="8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Footer">
      <style:paragraph-properties fo:text-align="end" style:justify-single-word="fals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cm" fo:margin-left="0cm" fo:margin-right="0cm" fo:margin-top="0.499cm" fo:background-color="transparent" draw:fill="none" draw:fill-color="#729fcf"/>
      </style:footer-style>
    </style:page-layout>
  </office:automatic-styles>
  <office:master-styles>
    <style:master-page style:name="Standard" style:page-layout-name="Mpm1">
      <style:footer>
        <text:p text:style-name="MP1"><text:page-number text:select-page="current">9</text:page-number></text:p>
      </style:footer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24-06-26T08:16:57.649000000</meta:creation-date>
    <dc:date>2026-07-29T14:50:52.869000000</dc:date>
    <meta:editing-duration>PT7H53M53S</meta:editing-duration>
    <meta:editing-cycles>41</meta:editing-cycles>
    <meta:generator>LibreOffice/6.3.2.2$Windows_X86_64 LibreOffice_project/98b30e735bda24bc04ab42594c85f7fd8be07b9c</meta:generator>
    <meta:print-date>2025-09-04T16:43:57.685000000</meta:print-date>
    <meta:document-statistic meta:table-count="0" meta:image-count="0" meta:object-count="0" meta:page-count="9" meta:paragraph-count="3" meta:word-count="2305" meta:character-count="17177" meta:non-whitespace-character-count="14850"/>
  </office:meta>
</office:document-meta>
</file>